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iddenweg 426 1097V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muurdoorbraak</text:p>
            <text:p text:style-name="common-al">Zaakadres: Middenweg 426 1097VC Amsterdam</text:p>
            <text:p text:style-name="common-al">Datum ontvangst: 26-07-2026</text:p>
            <text:p text:style-name="common-al">Zaaknummer: Z2026-033044</text:p>
            <text:p text:style-name="common-al">DSO-nummer: 202607260008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30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3044</meta:user-defined>
    <meta:user-defined meta:name="DCTERMS.abstract">realiseren van een muurdoorbra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iddenweg 426 1097VC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08</meta:user-defined>
    <meta:user-defined meta:name="OVERHEIDop.GmbID/DC.identifier">gmb-2026-376308</meta:user-defined>
    <meta:user-defined meta:name="OVERHEIDop.versieInformatie"/>
  </office:meta>
</office:document-meta>
</file>