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63944i5160b7e7-2293-4311-a841-65aa34981e05.png" manifest:media-type="image/png"/>
  <manifest:file-entry manifest:full-path="Pictures/Schermafbeelding2026-08-03163949i5bb312fb-aaee-428f-bb66-3bc7be04c8d4.png" manifest:media-type="image/png"/>
  <manifest:file-entry manifest:full-path="Pictures/1i7e9dfadd-06e3-45d5-b67d-5ea0d706fdd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8">
      <text:list-level-style-bullet text:bullet-char="•" text:level="1">
        <style:list-level-properties text:min-label-width="10mm"/>
      </text:list-level-style-bullet>
    </text:list-style>
    <text:list-style style:name="id1-3-2-1-2-8-1">
      <text:list-level-style-bullet text:bullet-char="•" text:level="1">
        <style:list-level-properties text:min-label-width="10mm"/>
      </text:list-level-style-bullet>
    </text:list-style>
    <text:list-style style:name="id1-3-2-1-2-8-2">
      <text:list-level-style-bullet text:bullet-char="•" text:level="1">
        <style:list-level-properties text:min-label-width="10mm"/>
      </text:list-level-style-bullet>
    </text:list-style>
    <text:list-style style:name="id1-3-2-1-2-8-3">
      <text:list-level-style-bullet text:bullet-char="•" text:level="1">
        <style:list-level-properties text:min-label-width="10mm"/>
      </text:list-level-style-bullet>
    </text:list-style>
    <text:list-style style:name="id1-3-2-1-2-8-4">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plaatsen van het onderbord Uitgezonderd Bestemmingsverkeer aan Lapis Lazuli te Heerhugowaard </text:p>
      <text:section text:name="regeling_id1-3-2" text:style-name="regeling">
        <text:section text:name="aanhef_id1-3-2-1" text:style-name="aanhef">
          <text:section text:name="context_id1-3-2-1-1" text:style-name="context">
            <text:p text:style-name="context.al">Datum: 7/8/2026</text:p>
            <text:p text:style-name="context.al">Zaak: 1270342</text:p>
            <text:p text:style-name="context_bottom"/>
          </text:section>
          <text:section text:name="considerans_id1-3-2-1-2" text:style-name="considerans">
            <text:p text:style-name="considerans.al">Het college van Burgemeester en wethouders van de gemeente Dijk en Waard is op grond van artikel 18, eerste lid, onder d, van de Wegenverkeerswet 1994, bevoegd dit verkeersbesluit te nemen. </text:p>
            <text:p text:style-name="considerans.al">Het college van burgemeester en wethouders heeft de bevoegdheid tot het nemen van verkeersbesluiten gemandateerd middels de vastgestelde Mandaatregeling Dijk en Waard.</text:p>
            <text:p text:style-name="considerans.al">
            <text:span text:style-name="nadrukvet">Overwegingen ten aanzien van het besluit</text:span>
          </text:p>
            <text:p text:style-name="considerans.al">
            <text:span text:style-name="nadrukvet">Vereiste va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Doelstelling</text:span>
          </text:p>
            <text:p text:style-name="considerans.al">Uit het oogpunt van:</text:p>
            <text:list text:style-name="id1-3-2-1-2-8">
              <text:list-item text:style-override="id1-3-2-1-2-8-1">
                <text:number>•</text:number>
                <text:p text:style-name="al">het verzekeren van de veiligheid op de weg;</text:p>
              </text:list-item>
              <text:list-item text:style-override="id1-3-2-1-2-8-2">
                <text:number>•</text:number>
                <text:p text:style-name="al">het in stand houden van de weg en het waarborgen van de bruikbaarheid daarvan;</text:p>
              </text:list-item>
              <text:list-item text:style-override="id1-3-2-1-2-8-3">
                <text:number>•</text:number>
                <text:p text:style-name="al">het zoveel mogelijk waarborgen van de vrijheid van het verkeer;</text:p>
              </text:list-item>
              <text:list-item text:style-override="id1-3-2-1-2-8-4">
                <text:number>•</text:number>
                <text:p text:style-name="al">het voorkomen of beperken van door het verkeer veroorzaakte overlast, hinder of schade;</text:p>
              </text:list-item>
            </text:list>
            <text:p text:style-name="considerans.al">is het wenselijk de bestaande bebording bij de inrit vanaf de Zuidtangent naar de laad- en losplaatsen van Winkelcentrum Middenwaard en de toegang tot de parkeergarage van appartementencomplex Lapis Lazuli aan te passen.</text:p>
            <text:p text:style-name="considerans.al">In de huidige situatie zijn er verplichte rijrichtingsborden (D4 van bijlage I van het Reglement verkeersregels en verkeerstekens 1990) geplaatst, waardoor bewoners en bezoekers van appartementencomplex Lapis Lazuli geen toegang kunnen verkrijgen tot de parkeergarage onder het gebouw zonder deze rijrichtingsborden te negeren. </text:p>
            <text:p text:style-name="considerans.al">Om de bereikbaarheid van de parkeergarage te waarborgen, worden de bestaande verplichte rijrichtingsborden (D4) voorzien van een onderbord met het opschrift <text:span text:style-name="nadrukvet">"</text:span>Uitgezonderd bestemmingsverkeer<text:span text:style-name="nadrukvet">"</text:span>, overeenkomstig de situatietekening in bijlage 1.</text:p>
            <text:p text:style-name="considerans.al">Met deze maatregel wordt beoogd dat bewoners, bezoekers en andere bestemmingsgerechtigden van de garage van het appartementencomplex Lapis Lazuli de parkeergarage op een rechtmatige en verkeersveilige wijze kunnen bereiken, zonder daarbij in strijd te handelen met de geldende verkeersregels.</text:p>
            <text:p text:style-name="considerans.al">
            <text:span text:style-name="nadrukvet">Motivering</text:span>
          </text:p>
            <text:p text:style-name="considerans.al">Gebleken is dat de huidige verkeerssituatie ertoe leidt dat bewoners en bezoekers van appartementencomplex Lapis Lazuli hun parkeergarage niet rechtstreeks kunnen bereiken zonder verkeersmaatregelen te passeren die feitelijk een overtreding van de verkeersregels zouden kunnen opleveren.</text:p>
            <text:p text:style-name="considerans.al">De bestaande bebording sluit daardoor niet volledig aan bij het beoogde gebruik van de parkeergarage door bestemmingsverkeer. Door het toevoegen van een onderbord met de tekst "Uitgezonderd bestemmingsverkeer" wordt deze onduidelijkheid weggenomen en ontstaat een verkeerssituatie die beter aansluit bij de feitelijke functie van de route en de bereikbaarheid van het appartementencomplex.</text:p>
            <text:p text:style-name="considerans.al">De maatregel heeft geen nadelige gevolgen voor de verkeersveiligheid of doorstroming en draagt bij aan een logische, duidelijke en handhaafbare verkeerssituatie.</text:p>
            <text:p text:style-name="considerans.al">
            <text:span text:style-name="nadrukvet">Overleg</text:span>
          </text:p>
            <text:p text:style-name="considerans.al">Overeenkomstig artikel 23 van het Besluit administratieve bepalingen inzake het wegverkeer is het openbaar lichaam dat het beheer heeft over de weg gehoord.</text:p>
            <text:p text:style-name="considerans.al">Overeenkomstig artikel 24 van het Besluit administratieve bepalingen inzake het wegverkeer is overleg gepleegd, namens de korpschef, met een vertegenwoordiger van de politie, eenheid Noord-Holland. De politie adviseert gematigd positief op het besluit. De handhaafbaarheid is in het geval van bestemmingsverkeer lastig te handhaven.</text:p>
            <text:p text:style-name="considerans.al">Ondanks de slechte handhaafbaarheid zetten we dit wel door om te zorgen dat de bewoners en/of bezoekers van Lapis Lazuli hun garage wel kunnen berei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burgemeester en wethouders om ter hoogte van de inrit naar de laad- en losplaatsen van Winkelcentrum Middenwaard en de toegang tot de parkeergarage van appartementencomplex Lapis Lazuli de aanwezige rijrichtingsborden D4 van bijlage I van het Reglement verkeersregels en verkeerstekens 1990 (RVV 1990) aan te vullen met een onderbord voorzien van de tekst "Uitgezonderd bestemmingsverkeer</text:p>
            <text:p text:style-name="common-al">
            <text:span text:style-name="nadrukvet">Bebording volgens het Reglement Verkeersregels en Verkeersteken (RVV) 1990:</text:span>
          </text:p>
            <text:p text:style-name="common-al">Bijlage 1, hoofdstuk D, OB</text:p>
            <text:p text:style-name="common-al">Afbeelding</text:p>
            <text:p text:style-name="common-al">
            <draw:frame><draw:text-box><text:section text:name="plaatje_id1-3-2-2-1-5-1" text:style-name="plaatje">
              <text:p text:style-name="illustratie_id1-3-2-2-1-5-1-1"><draw:frame draw:style-name="illustratie_id1-3-2-2-1-5-1-1" text:anchor-type="paragraph" svg:width="30mm" svg:height="29.5mm"><draw:image xlink:href="Pictures/Schermafbeelding2026-08-03163944i5160b7e7-2293-4311-a841-65aa34981e05.png" xlink:type="simple"/></draw:frame></text:p>
            </text:section></draw:text-box></draw:frame>
          </text:p>
            <text:p text:style-name="common-al">Bordnummer</text:p>
            <text:p text:style-name="common-al">D4 </text:p>
            <text:p text:style-name="common-al">Omschrijving</text:p>
            <text:p text:style-name="common-al">Gebod tot het volgen van de rijrichting die op het bord is aangegeven </text:p>
            <text:p text:style-name="common-al">Afbeelding</text:p>
            <text:p text:style-name="common-al">
            <draw:frame><draw:text-box><text:section text:name="plaatje_id1-3-2-2-1-11-1" text:style-name="plaatje">
              <text:p text:style-name="illustratie_id1-3-2-2-1-11-1-1"><draw:frame draw:style-name="illustratie_id1-3-2-2-1-11-1-1" text:anchor-type="paragraph" svg:width="40mm" svg:height="24.5mm"><draw:image xlink:href="Pictures/Schermafbeelding2026-08-03163949i5bb312fb-aaee-428f-bb66-3bc7be04c8d4.png" xlink:type="simple"/></draw:frame></text:p>
            </text:section></draw:text-box></draw:frame>
          </text:p>
            <text:p text:style-name="common-al">Bordnummer</text:p>
            <text:p text:style-name="common-al">OB </text:p>
            <text:p text:style-name="common-al">Omschrijving</text:p>
            <text:p text:style-name="last-al">Uitgezonderd Bestemmingsverkeer</text:p>
            <text:p text:style-name="tekst_bottom"/>
          </text:section>
        </text:section>
        <text:section text:name="regeling-sluiting_id1-3-2-3" text:style-name="regeling-sluiting">
          <text:section text:name="gegeven_id1-3-2-3-1" text:style-name="gegeven">
            <text:p text:style-name="dagtekening">
            <text:span text:style-name="plaats"> Dijk en Waard, </text:span>
            <text:span text:style-name="datum">7/8/2026 </text:span>
          </text:p>
          </text:section>
          <text:section text:name="ondertekening_id1-3-2-3-2">
            <text:p><text:span text:style-name="functie">Burgemeester en wethouders van Dijk en Waard,</text:span></text:p>
            <text:p><text:span text:style-name="functie">namens deze,</text:span></text:p>
          </text:section>
          <text:section text:name="ondertekening_id1-3-2-3-3">
            <text:p><text:span text:style-name="functie">T.M. Potse</text:span></text:p>
            <text:p><text:span text:style-name="functie">Beheerder Mobiliteit,</text:span></text:p>
            <text:p><text:span text:style-name="functie">Gemeente Dijk en Waard </text:span></text:p>
          </text:section>
        </text:section>
        <text:section text:name="bezwaarschrift_id1-3-2-4" text:style-name="bezwaarschrift">
          <text:p text:style-name="bezwaarschrift_top"/>
          <text:p text:style-name="bezwaarschrift_al">
          <text:span text:style-name="nadrukvet">MEDEDELINGEN</text:span>
        </text:p>
          <text:p text:style-name="bezwaarschrift_al">
          <text:span text:style-name="nadrukvet">Wilt u het besluit inzien?</text:span>
        </text:p>
          <text:p text:style-name="bezwaarschrift_al">Het besluit ligt tot en met 18 September 2026 ter inzage. U kunt het besluit inzien zowel op de informatiebalie van het Gemeentehuis Dijk en Waard, Parelhof 1, te Heerhugowaard als in de Binding, Bosgroet 2 te Zuid-Scharwoude.</text:p>
          <text:p text:style-name="bezwaarschrift_al">Het Gemeentehuis is dagelijks open op van 8:00 tot 17:00 uur en op vrijdag van 8:00 tot 20.00 uur. </text:p>
          <text:p text:style-name="bezwaarschrift_al">De Binding is dagelijks open op van 8:30 tot 17:00 uur en donderdag van 8:30 tot 20:00 uur.</text:p>
          <text:p text:style-name="bezwaarschrift_al">
          <text:span text:style-name="nadrukvet">Bezwaar</text:span>
        </text:p>
          <text:p text:style-name="bezwaarschrift_al">Als u het niet eens bent met dit besluit dan kunt u bezwaar maken. Overweegt u een bezwaarschrift in te dienen dan verzoeken wij u om eerst contact met ons op te nemen voor een toelichting op het besluit. Bent u het hierna nog altijd oneens met het besluit dan schrijft u een bezwaarschrift aan het College van Burgemeester en Wethouders.</text:p>
          <text:p text:style-name="bezwaarschrift_al">Dit bezwaarschrift stuurt u binnen zes weken na verzenddatum van dit besluit naar: Postbus 390, 1700 AJ Heerhugowaard. In het bezwaarschrift moeten ten minste zijn vermeld: </text:p>
          <text:list text:style-name="id1-3-2-4-9">
            <text:list-item text:style-override="id1-3-2-4-9-1">
              <text:number>•</text:number>
              <text:p text:style-name="al">Uw naam en adres </text:p>
            </text:list-item>
            <text:list-item text:style-override="id1-3-2-4-9-2">
              <text:number>•</text:number>
              <text:p text:style-name="al">Een omschrijving van het besluit waartegen u bezwaar maakt</text:p>
            </text:list-item>
            <text:list-item text:style-override="id1-3-2-4-9-3">
              <text:number>•</text:number>
              <text:p text:style-name="al">De reden(en) waarom u het niet eens bent met de beslissing</text:p>
            </text:list-item>
            <text:list-item text:style-override="id1-3-2-4-9-4">
              <text:number>•</text:number>
              <text:p text:style-name="al">De datum waarop u het bezwaarschrift geschreven heeft</text:p>
            </text:list-item>
            <text:list-item text:style-override="id1-3-2-4-9-5">
              <text:number>•</text:number>
              <text:p text:style-name="al">Uw handtekening</text:p>
            </text:list-item>
          </text:list>
          <text:p text:style-name="bezwaarschrift_al">Daarnaast verzoeken wij u om in het bezwaarschrift een telefoonnummer, e-mail en adres te vermelden.</text:p>
          <text:p text:style-name="bezwaarschrift_al">
          <text:span text:style-name="nadrukvet">Voorlopige voorziening</text:span>
        </text:p>
          <text:p text:style-name="bezwaarschrift_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bezwaarschrift_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bezwaarschrift_al">U kunt ook digitaal een verzoek om een voorlopige voorziening indienen bij de rechtbank via <text:a xlink:href="https://www.rechtspraak.nl/Organisatie-en-contact/Rechtsgebieden/Bestuursrecht/Procedures/Paginas/Voorlopig-voorziening.aspx#511d80cc-d909-4563-bd85-f07fe631aee6882d93d7-b466-418e-b17e-0ac97bd385fe9" xlink:type="simple"><text:span text:style-name="nadrukondlijn">https://www.rechtspraak.nl/Organisatie-en-contact/Rechtsgebieden/Bestuursrecht/Procedures/Paginas/Voorlopig-voorziening.aspx#511d80cc-d909-4563-bd85-f07fe631aee6882d93d7-b466-418e-b17e-0ac97bd385fe9</text:span></text:a>. Hiervoor heeft u een DigiD (elektronische handtekening) nodig. Kijk op de genoemde website voor de precieze voorwaarden. </text:p>
          <text:p text:style-name="bezwaarschrift_al">
          <text:span text:style-name="nadrukvet">Bijlage 1, verkeersborden</text:span>
        </text:p>
          <text:p text:style-name="bezwaarschrift_al">
          <draw:frame><draw:text-box><text:section text:name="plaatje_id1-3-2-4-16-1" text:style-name="plaatje">
            <text:p text:style-name="illustratie_id1-3-2-4-16-1-1"><draw:frame draw:style-name="illustratie_id1-3-2-4-16-1-1" text:anchor-type="paragraph" svg:width="120mm" svg:height="89.2mm"><draw:image xlink:href="Pictures/1i7e9dfadd-06e3-45d5-b67d-5ea0d706fdd4.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630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0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0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ijk en Waard</meta:user-defined>
    <meta:user-defined meta:name="OVERHEID.Gemeente/OVERHEID.authority">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ijk en Waard - plaatsen van het onderbord Uitgezonderd Bestemmingsverkeer - aan Lapis Lazuli te Dijk en Wa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1270342</meta:user-defined>
    <meta:user-defined meta:name="OVERHEIDop.verkeersbordcode">D4</meta:user-defined>
    <dc:language>nl</dc:language>
    <meta:user-defined meta:name="OVERHEIDop.locatietype/OVERHEIDop.gebiedsmarkering">Weg</meta:user-defined>
    <meta:user-defined meta:name="DC.title">Verkeersbesluit voor het plaatsen van het onderbord Uitgezonderd Bestemmingsverkeer aan Lapis Lazuli te Heerhugowaard</meta:user-defined>
    <meta:user-defined meta:name="DCTERMS.W3CDTF/DCTERMS.available">2026-08-07</meta:user-defined>
    <meta:user-defined meta:name="DCTERMS.W3CDTF/OVERHEIDop.jaargang">2026</meta:user-defined>
    <meta:user-defined meta:name="OVERHEIDop.publicationIssue">376307</meta:user-defined>
    <meta:user-defined meta:name="OVERHEIDop.GmbID/DC.identifier">gmb-2026-376307</meta:user-defined>
    <meta:user-defined meta:name="OVERHEIDop.versieInformatie"/>
  </office:meta>
</office:document-meta>
</file>