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2 bomen op de locatie de Maten 7, 1261SB te Blaricum, ingekomen 4 augustus 2026 (zaaknummer OMG 2026-037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vellen van 2 bomen op de locatie de Maten 7, 1261SB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763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2 bomen op de locatie de Maten 7, 1261SB te Blaricum, ingekomen 4 augustus 2026 (zaaknummer OMG 2026-0377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04</meta:user-defined>
    <meta:user-defined meta:name="OVERHEIDop.GmbID/DC.identifier">gmb-2026-376304</meta:user-defined>
    <meta:user-defined meta:name="OVERHEIDop.versieInformatie"/>
  </office:meta>
</office:document-meta>
</file>