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chuur en het veranderen/creëren van een uitweg op de locatie Angerechtsweg 5 a, 1261XG te Blaricum, ingekomen 3 augustus 2026 (zaaknummer OMG 2026-03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bouwen van een schuur en het veranderen/creëren van een uitweg op de locatie Angerechtsweg 5 a, 1261XG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763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ergunning voor het bouwen van een schuur en het veranderen/creëren van een uitweg op de locatie Angerechtsweg 5 a, 1261XG te Blaricum, ingekomen 3 augustus 2026 (zaaknummer OMG 2026-0376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03</meta:user-defined>
    <meta:user-defined meta:name="OVERHEIDop.GmbID/DC.identifier">gmb-2026-376303</meta:user-defined>
    <meta:user-defined meta:name="OVERHEIDop.versieInformatie"/>
  </office:meta>
</office:document-meta>
</file>