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met buitenplanse omgevingsplanactiviteit (BOPA) het realiseren van een in- en uitrit, Huis te Veldelaan 51, 3155SC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Besluit voor een Omgevingsvergunning ontvangen voor het realiseren van een in- en uitrit op locatie Huis te Veldelaan 51, 3155SC Maasland. De gemeente Midden-Delfland heeft op 4 augustus 2026 een Omgevingsvergunning verleend. Het betreft de volgende activiteiten:</text:p>
            <text:list text:style-name="id1-3-2-1-1-2">
              <text:list-item text:style-override="id1-3-2-1-1-2-1">
                <text:number>•</text:number>
                <text:p text:style-name="al">het aanleggen of veranderen van een uitweg</text:p>
              </text:list-item>
              <text:list-item text:style-override="id1-3-2-1-1-2-2">
                <text:number>•</text:number>
                <text:p text:style-name="al">afwijken van regels in het Omgevingsplan</text:p>
              </text:list-item>
            </text:list>
            <text:p text:style-name="common-al">Het besluit is geregistreerd met documentnummer D2026-00007285 onder zaaknummer Z2025-00000473.</text:p>
            <text:p text:style-name="common-al">Hierbij moet worden opgemerkt dat het eerdere besluit wordt ingetrokken. Het eerdere besluit is verzonden op 10 april 2026 met het documentnummer D2026-00002587. In het eerdere besluit werd de aanvraag geweigerd. Met het nieuwe besluit wordt de aanvraag alsnog vergund.</text:p>
            <text:p text:style-name="common-al">
            <text:span text:style-name="nadrukvet">Dit besluit gaat over een vergunnen van een activiteit die in strijd is met het Omgevingsplan. Daarom wordt een vergunning verleend voor een Buitenplanse Omgevingsactiviteit (BOPA). De gemeente verwerkt deze BOPA op een later tijdstip in het Omgevingsplan. Zie voor meer details hierover artikel 16.64a lid 2 van de Omgevingswet.</text:span>
          </text:p>
            <text:p text:style-name="common-al">
            <text:span text:style-name="nadrukvet">Waarom publiceert de gemeente Midden-Delfland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15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 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62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5-00000473</meta:user-defined>
    <meta:user-defined meta:name="DCTERMS.abstract">Betreft: Beschikking op aanvraag op locatie Huis te Veldelaan 51, 3155SC Maasland</meta:user-defined>
    <dc:language>nl</dc:language>
    <meta:user-defined meta:name="DC.title">Omgevingsvergunning met buitenplanse omgevingsplanactiviteit (BOPA) het realiseren van een in- en uitrit, Huis te Veldelaan 51, 3155SC Maasland</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77</meta:user-defined>
    <meta:user-defined meta:name="OVERHEIDop.publicationIssue">376299</meta:user-defined>
    <meta:user-defined meta:name="OVERHEIDop.GmbID/DC.identifier">gmb-2026-376299</meta:user-defined>
    <meta:user-defined meta:name="OVERHEIDop.versieInformatie"/>
  </office:meta>
</office:document-meta>
</file>