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 en gedoogbeschikking Scorpio BV in Ulft</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burgemeester een besluit genomen op de aanvraag voor een exploitatievergunning en gedoogbeschikking. Deze beschikkingen zijn voor het uitoefenen van het horecabedrijf zonder alcoholverstrekking (coffeeshop):</text:p>
            <text:p text:style-name="common-al">naam: Scorpio B.V.</text:p>
            <text:p text:style-name="common-al">verleend: exploitatievergunning / gedoogbeschikking</text:p>
            <text:p text:style-name="common-al">adres: Bongersstraat 6 te Ulft</text:p>
            <text:p text:style-name="common-al">zaaknummer: 1237619</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62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xploitatiemelding</meta:user-defined>
    <dc:language>nl</dc:language>
    <meta:user-defined meta:name="OVERHEIDop.locatietype/OVERHEIDop.gebiedsmarkering">Adres</meta:user-defined>
    <meta:user-defined meta:name="DC.title">Besluit exploitatievergunning en gedoogbeschikking Scorpio BV in Ulft</meta:user-defined>
    <meta:user-defined meta:name="DCTERMS.W3CDTF/DCTERMS.available">2026-08-06</meta:user-defined>
    <meta:user-defined meta:name="DCTERMS.W3CDTF/OVERHEIDop.jaargang">2026</meta:user-defined>
    <meta:user-defined meta:name="OVERHEIDop.publicationIssue">376285</meta:user-defined>
    <meta:user-defined meta:name="OVERHEIDop.GmbID/DC.identifier">gmb-2026-376285</meta:user-defined>
    <meta:user-defined meta:name="OVERHEIDop.versieInformatie"/>
  </office:meta>
</office:document-meta>
</file>