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Delving 42, 1921VE Akersloot, het vergroten van de woning, datum ontvangst 28 juli 2026 (Z2026-000067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62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707</meta:user-defined>
    <meta:user-defined meta:name="DCTERMS.abstract">Delving 42, 1921VE Akersloot, het vergroten van de woning, datum ontvangst 28 juli 2026 (Z2026-00006707)</meta:user-defined>
    <dc:language>nl</dc:language>
    <meta:user-defined meta:name="OVERHEIDop.locatietype/OVERHEIDop.gebiedsmarkering">Vlak</meta:user-defined>
    <meta:user-defined meta:name="DC.title">Gemeente Castricum, ontvangen aanvraag omgevingsvergunning, Delving 42, 1921VE Akersloot, het vergroten van de woning, datum ontvangst 28 juli 2026 (Z2026-00006707)</meta:user-defined>
    <meta:user-defined meta:name="DCTERMS.W3CDTF/DCTERMS.available">2026-08-06</meta:user-defined>
    <meta:user-defined meta:name="DCTERMS.W3CDTF/OVERHEIDop.jaargang">2026</meta:user-defined>
    <meta:user-defined meta:name="OVERHEIDop.publicationIssue">376284</meta:user-defined>
    <meta:user-defined meta:name="OVERHEIDop.GmbID/DC.identifier">gmb-2026-376284</meta:user-defined>
    <meta:user-defined meta:name="OVERHEIDop.versieInformatie"/>
  </office:meta>
</office:document-meta>
</file>