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rt Rhijnauwenstraat 50 1384BM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dakkapel aan de voorzijde ten behoeve van een woning</text:p>
            <text:p text:style-name="common-al">Zaakadres: Fort Rhijnauwenstraat 50 1384BM Weesp</text:p>
            <text:p text:style-name="common-al">Datum ontvangst: 21-07-2026</text:p>
            <text:p text:style-name="common-al">Zaaknummer: Z2026-032582</text:p>
            <text:p text:style-name="common-al">DSO-nummer: 202607210207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582</meta:user-defined>
    <meta:user-defined meta:name="DCTERMS.abstract">plaatsen dakkapel aan de voorzijde ten behoeve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ort Rhijnauwenstraat 50 1384BM Wees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80</meta:user-defined>
    <meta:user-defined meta:name="OVERHEIDop.GmbID/DC.identifier">gmb-2026-376280</meta:user-defined>
    <meta:user-defined meta:name="OVERHEIDop.versieInformatie"/>
  </office:meta>
</office:document-meta>
</file>