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plaatsen van twee dakkapellen, Pastoor Schneiderstraat 9, 7548 CM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West</text:p>
            <text:p text:style-name="common-al">Wij hebben op 4 augustus 2026 een besluit genomen op de aanvraag met zaaknummer 0153Z2607-0649 voor het plaatsen van twee dakkapellen op de locatie Pastoor Schneiderstraat 9, 7548 CM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627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7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7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649</meta:user-defined>
    <dc:language>nl</dc:language>
    <meta:user-defined meta:name="OVERHEIDop.locatietype/OVERHEIDop.gebiedsmarkering">Punt</meta:user-defined>
    <meta:user-defined meta:name="DC.title">Kennisgeving besluit op aanvraag het plaatsen van twee dakkapellen, Pastoor Schneiderstraat 9, 7548 CM Enschede</meta:user-defined>
    <meta:user-defined meta:name="DCTERMS.W3CDTF/DCTERMS.available">2026-08-12</meta:user-defined>
    <meta:user-defined meta:name="DCTERMS.W3CDTF/OVERHEIDop.jaargang">2026</meta:user-defined>
    <meta:user-defined meta:name="OVERHEIDop.publicationIssue">376278</meta:user-defined>
    <meta:user-defined meta:name="OVERHEIDop.GmbID/DC.identifier">gmb-2026-376278</meta:user-defined>
    <meta:user-defined meta:name="OVERHEIDop.versieInformatie"/>
  </office:meta>
</office:document-meta>
</file>