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Rectificatie: Voorgenomen vestiging Recht van Opstal op gemeentegrond tbv Tennet TSO bv</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omdat er sprake is van recht van opstal in plaats van verkoop grond. De oorspronkelijke publicatie is op 21 juli 2026 bekendgemaakt<text:span text:style-name="nadrukvet">, </text:span>beschikbaar via <text:a xlink:href="https://zoek.officielebekendmakingen.nl/gmb-2026-347000.html" xlink:type="simple"><text:span text:style-name="nadrukondlijn">Gemeenteblad 2026, 347000</text:span></text:a>.]</text:p>
            <text:p text:style-name="common-al">De gemeente Krimpenerwaard maakt bekend dat zij van plan zijn om op een (deel) van het perceel grond een Recht van Opstal te vestigen. </text:p>
            <text:p text:style-name="common-al">Het betreft een bovengrondse verbinding voor ten hoogste 380 kV bestaande uit 2 circuits.</text:p>
            <text:p text:style-name="common-al">De strook grond is gelegen:</text:p>
            <text:list text:style-name="id1-3-2-1-1-5">
              <text:list-item text:style-override="id1-3-2-1-1-5-1">
                <text:number>-</text:number>
                <text:p text:style-name="al">Nabij Steinse Tiendweg te Haastrecht, Kadastrale gemeente Haastrecht, sectie G, nummer 146 en nummer 194</text:p>
              </text:list-item>
            </text:list>
            <text:p text:style-name="common-al">De Belaste Strook betreft de strook grond ter breedte van <text:span text:style-name="nadrukvet">36 </text:span>meter aan weerszijden van en inclusief de hartlijn van de Hoogspanningsverbinding(en)</text:p>
            <text:p text:style-name="common-al">Deze grondtransactie is voor het <text:span text:style-name="nadrukcur">instandhouden </text:span>van een hoogspanningsverbinding </text:p>
            <text:p text:style-name="common-al">De opstalhouder van het (deel)perceel is TenneT TSO B.V.</text:p>
            <text:p text:style-name="common-al">
            <text:span text:style-name="nadrukvet">Motivering</text:span>
          </text:p>
            <text:p text:style-name="common-al">TenneT heeft de gemeente benaderd om op bovengenoemde percelen een opstalrecht te vestigen. Het opstalrecht heeft betrekking op de bestaande hoogspanningsverbindingen van TenneT. TenneT is als landelijk netbeheerder de enige partij die hoogspanningsverbindingen realiseert en onderhoudt. Teneinde een wettelijk gedoogplicht te voorkomen, is de gemeente voornemens om ten behoeve van TenneT een opstalrecht te vestigen.</text:p>
            <text:p text:style-name="common-al">Gelet op bovenstaande staat de gemeente op het standpunt dat er maar één serieuze gegadigde in aanmerking komt voor een recht van opstal op bovengenoemde percelen, te weten TenneT.</text:p>
            <text:p text:style-name="common-al">
            <text:span text:style-name="nadrukvet">Reactietermijn</text:span>
          </text:p>
            <text:p text:style-name="common-al">Als u van mening bent dat u ook op basis van de hiervoor gestelde criteria in aanmerking dient te komen voor het opstalrecht op de percelen, dan dient u dit uiterlijk binnen 20 dagen na publicatie kenbaar te maken door middel van een gemotiveerde reactie aan grondzaken@krimpenerwaard onder vermelding van ”Reactie op voornemen tot het vestigen van een Recht van Opstal op gemeentegrond nabij Steinse Tiendweg te Haastrecht”.</text:p>
            <text:p text:style-name="common-al">Burgemeester en wethouders beoordelen uw gemotiveerde reactie, waarna u bericht krijgt. </text:p>
            <text:p text:style-name="common-al">De termijn is een vervaltermijn</text:p>
            <text:p text:style-name="common-al">Indien de gemeente uw reactie na deze termijn ontvangt, staat het burgemeester en wethouders vrij om tot contractsluiting met TenneT TSO B.V. over te gaan.</text:p>
            <text:p text:style-name="last-al">Burgemeester en wethouders publiceren dit voornemen in het Gemeenteblad. Met deze publicatie geven zij uitvoering aan het arrest van de Hoge Raad van 26 november 2021 ECLI:NL:HR:2021:1778; oftewel het “Didamarrest”),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627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7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Weg</meta:user-defined>
    <meta:user-defined meta:name="DC.title">Rectificatie: Voorgenomen vestiging Recht van Opstal op gemeentegrond tbv Tennet TSO bv</meta:user-defined>
    <meta:user-defined meta:name="DCTERMS.W3CDTF/DCTERMS.available">2026-08-06</meta:user-defined>
    <meta:user-defined meta:name="DCTERMS.W3CDTF/OVERHEIDop.jaargang">2026</meta:user-defined>
    <meta:user-defined meta:name="OVERHEIDop.publicationIssue">376277</meta:user-defined>
    <meta:user-defined meta:name="OVERHEIDop.GmbID/DC.identifier">gmb-2026-376277</meta:user-defined>
    <meta:user-defined meta:name="OVERHEIDop.versieInformatie"/>
  </office:meta>
</office:document-meta>
</file>