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Pastoor van Kleefstraat 1 - 17, 1931 BL Egmond aan Zee, het wijzigen van de achtergevel en verduurzamen van de woning, verzenddatum 4 augustus 2026 (Z2026-000036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item text:style-override="id1-3-2-1-1-2-3">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62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3662</meta:user-defined>
    <meta:user-defined meta:name="DCTERMS.abstract">Pastoor van Kleefstraat 1 - 17, 1931 BL Egmond aan Zee, het wijzigen van de achtergevel en verduurzamen van de woning, verzenddatum 4 augustus 2026 (Z2026-00003662)</meta:user-defined>
    <dc:language>nl</dc:language>
    <meta:user-defined meta:name="OVERHEIDop.locatietype/OVERHEIDop.gebiedsmarkering">Vlak</meta:user-defined>
    <meta:user-defined meta:name="DC.title">Gemeente Bergen, aanvraag omgevingsvergunning (regulier) verleend, Pastoor van Kleefstraat 1 - 17, 1931 BL Egmond aan Zee, het wijzigen van de achtergevel en verduurzamen van de woning, verzenddatum 4 augustus 2026 (Z2026-00003662)</meta:user-defined>
    <meta:user-defined meta:name="DCTERMS.W3CDTF/DCTERMS.available">2026-08-06</meta:user-defined>
    <meta:user-defined meta:name="DCTERMS.W3CDTF/OVERHEIDop.jaargang">2026</meta:user-defined>
    <meta:user-defined meta:name="OVERHEIDop.publicationIssue">376276</meta:user-defined>
    <meta:user-defined meta:name="OVERHEIDop.GmbID/DC.identifier">gmb-2026-376276</meta:user-defined>
    <meta:user-defined meta:name="OVERHEIDop.versieInformatie"/>
  </office:meta>
</office:document-meta>
</file>