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euwenburglaan 51 1384LE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pergola voortuin woning</text:p>
            <text:p text:style-name="common-al">Zaakadres: Leeuwenburglaan 51 1384LE Weesp</text:p>
            <text:p text:style-name="common-al">Datum ontvangst: 28-07-2026</text:p>
            <text:p text:style-name="common-al">Zaaknummer: Z2026-033869</text:p>
            <text:p text:style-name="common-al">DSO-nummer: 20260728016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2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869</meta:user-defined>
    <meta:user-defined meta:name="DCTERMS.abstract">Weespersluis front garden pergol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euwenburglaan 51 1384LE Wees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75</meta:user-defined>
    <meta:user-defined meta:name="OVERHEIDop.GmbID/DC.identifier">gmb-2026-376275</meta:user-defined>
    <meta:user-defined meta:name="OVERHEIDop.versieInformatie"/>
  </office:meta>
</office:document-meta>
</file>