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voor het oprichten van een bedrijfsgebouw met kantoor voor op/overslag goederen, Harnaschdreef 10, 2635BT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een melding brandveilig gebruik ontvangen waarvoor geen vergunningsplicht geldt voor de locatie Harnaschdreef 10, 2635BT Den Hoorn. De melding is geregistreerd onder zaaknummer Z2026-00000602. De melding betreft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brandveilig gebruik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762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0602</meta:user-defined>
    <meta:user-defined meta:name="DCTERMS.abstract">Betreft: Melding op locatie Harnaschdreef 10, 2635BT Den Hoorn</meta:user-defined>
    <dc:language>nl</dc:language>
    <meta:user-defined meta:name="OVERHEIDop.locatietype/OVERHEIDop.gebiedsmarkering">Vlak</meta:user-defined>
    <meta:user-defined meta:name="DC.title">Melding brandveilig gebruik voor het oprichten van een bedrijfsgebouw met kantoor voor op/overslag goederen, Harnaschdreef 10, 2635BT Den Hoor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71</meta:user-defined>
    <meta:user-defined meta:name="OVERHEIDop.GmbID/DC.identifier">gmb-2026-376271</meta:user-defined>
    <meta:user-defined meta:name="OVERHEIDop.versieInformatie"/>
  </office:meta>
</office:document-meta>
</file>