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Buurt- BBQ op 26 september 2026 op de doodlopende parkeerplaats bij Gouden Regen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Buurt- BBQ op de doodlopende parkeerplaats bij Gouden Regen 18 op 26 september 2026 van 17.00 uur tot 19.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 http://loket.rechtspraak.nl/bestuursrecht </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een Buurt- BBQ op 26 september 2026 op de doodlopende parkeerplaats bij Gouden Regen te Krimpen aan den IJssel</meta:user-defined>
    <meta:user-defined meta:name="DCTERMS.W3CDTF/DCTERMS.available">2026-08-07</meta:user-defined>
    <meta:user-defined meta:name="DCTERMS.W3CDTF/OVERHEIDop.jaargang">2026</meta:user-defined>
    <meta:user-defined meta:name="OVERHEIDop.publicationIssue">376266</meta:user-defined>
    <meta:user-defined meta:name="OVERHEIDop.GmbID/DC.identifier">gmb-2026-376266</meta:user-defined>
    <meta:user-defined meta:name="OVERHEIDop.versieInformatie"/>
  </office:meta>
</office:document-meta>
</file>