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UITVOEREN VAN WERK EN WERKZAAMHEDEN – TER HOOGTE VAN GEMENTPAD</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Ter hoogte van Gementpad, omleggen/vervangen van een rioolwatertransportleiding, Z26 – 306574</text:p>
            <text:p text:style-name="common-al"/>
            <text:p text:style-name="common-al">De vergunning is verzonden op 3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762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MEENTE VUGHT - VERLEENDE OMGEVINGSVERGUNNING UITVOEREN VAN WERK EN WERKZAAMHEDEN – TER HOOGTE VAN GEMENTPAD</meta:user-defined>
    <meta:user-defined meta:name="DCTERMS.W3CDTF/DCTERMS.available">2026-08-06</meta:user-defined>
    <meta:user-defined meta:name="DCTERMS.W3CDTF/OVERHEIDop.jaargang">2026</meta:user-defined>
    <meta:user-defined meta:name="OVERHEIDop.publicationIssue">376262</meta:user-defined>
    <meta:user-defined meta:name="OVERHEIDop.GmbID/DC.identifier">gmb-2026-376262</meta:user-defined>
    <meta:user-defined meta:name="OVERHEIDop.versieInformatie"/>
  </office:meta>
</office:document-meta>
</file>