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tijdelijk opslag van partij grond (6 maanden tot max. 3 jaar) aan de Galgweg 2, 2391 MV Hazerswoude-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omgevingsvergunning ontvangen. De vergunning is aangevraagd voor het plaatsen van een tijdelijk opslag van partij grond (6 maanden tot max. 3 jaar) aan de Galgweg 2, 2391 MV Hazerswoude-Dorp, geregistreerd onder nr. 04843953650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4-08-2026. De gemeente neemt daarover waarschijnlijk voor 29-09-2026 een besluit. Als de vergunning wordt verleend, publiceert de gemeente een nieuw bericht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7625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5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5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4843953650</meta:user-defined>
    <meta:user-defined meta:name="DCTERMS.abstract">Aanvraag vergunning voor het plaatsen van een tijdelijk opslag van partij grond (6 maanden tot max. 3 jaar) aan de Galgweg 2, 2391 MV Hazerswoude-Dorp</meta:user-defined>
    <dc:language>nl</dc:language>
    <meta:user-defined meta:name="OVERHEIDop.locatietype/OVERHEIDop.gebiedsmarkering">Punt</meta:user-defined>
    <meta:user-defined meta:name="DC.title">Aanvraag vergunning voor het plaatsen van een tijdelijk opslag van partij grond (6 maanden tot max. 3 jaar) aan de Galgweg 2, 2391 MV Hazerswoude-Dorp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258</meta:user-defined>
    <meta:user-defined meta:name="OVERHEIDop.GmbID/DC.identifier">gmb-2026-376258</meta:user-defined>
    <meta:user-defined meta:name="OVERHEIDop.versieInformatie"/>
  </office:meta>
</office:document-meta>
</file>