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 ingetrokken Johannes Verhulststraat 42-H 1071N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indeling op de zolderverdieping en het maken van een muurdoorbraak op de zolderverdieping</text:p>
            <text:p text:style-name="common-al">Besluit: vergunning ingetrokken</text:p>
            <text:p text:style-name="common-al">Besluit verzonden op: 04-08-2026</text:p>
            <text:p text:style-name="common-al">Zaakadres: Johannes Verhulststraat 42-H 1071NE Amsterdam</text:p>
            <text:p text:style-name="common-al">Zaaknummer: Z2025-019701</text:p>
            <text:p text:style-name="common-al">DSO-nummer: 202505070050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5-019701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25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19701</meta:user-defined>
    <meta:user-defined meta:name="DCTERMS.abstract">maken van een muurdoorbraak ter hoogte van de eerst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vergunning ingetrokken Johannes Verhulststraat 42-H 1071NE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57</meta:user-defined>
    <meta:user-defined meta:name="OVERHEIDop.GmbID/DC.identifier">gmb-2026-376257</meta:user-defined>
    <meta:user-defined meta:name="OVERHEIDop.versieInformatie"/>
  </office:meta>
</office:document-meta>
</file>