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 Toestemming voor het gebruik van een standplaatsvergunning voor Drop Mobility voor de uitgifte van E-Bikes in opdracht van Zuid-Holland Bereikbaar van 29 juli 2026 tot en met 19 augustus 2026 op evenemententerrein Nachtegaalstraat/ Elckerlyc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De burgemeester heeft vergunning verleend voor:</text:p>
            <text:list text:style-name="id1-3-2-1-1-3">
              <text:list-item text:style-override="id1-3-2-1-1-3-1">
                <text:number>•</text:number>
                <text:p text:style-name="al">Een standplaatsvergunning voor Drop Mobility voor de uitgifte van E-Bikes in opdracht van Zuid-Holland Bereikbaar op het evenemententerrein Nachtegaalstraat/ Elckerlyc van 29 juli 2026 tot en met 19 augustus 2026 van 08.00 tot 18.00 uur</text:p>
              </text:list-item>
            </text:list>
            <text:p text:style-name="common-al">Belanghebbenden kunnen op grond van de Algemene wet bestuursrecht binnen zes weken nadat het besluit tot vergunning verzonden is een bezwaarschrift indienen bij de burgemeester/het college van burgemeester en wethouders van Krimpen aan den IJssel.</text:p>
            <text:p text:style-name="last-al">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1, 3007 BM Rotterdam. U kunt dit ook digitaal doen bij genoemde rechtbank via <text:a xlink:href="http://loket.rechtspraak.nl/bestuursrecht" xlink:type="simple"><text:span text:style-name="nadrukondlijn">http://loket.rechtspraak.nl/bestuursrecht</text:span></text:a>. Daarvoor moet u wel beschikken over een elektronische handtekening (DigiD). Op de genoemde site staan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7624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4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4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rimpen aan den IJssel</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DC.title">Toestemming voor het gebruik van een standplaatsvergunning voor Drop Mobility voor de uitgifte van E-Bikes in opdracht van Zuid-Holland Bereikbaar van 29 juli 2026 tot en met 19 augustus 2026 op evenemententerrein Nachtegaalstraat/ Elckerlyc te Krimpen aan den IJssel</meta:user-defined>
    <meta:user-defined meta:name="DCTERMS.W3CDTF/DCTERMS.available">2026-08-07</meta:user-defined>
    <meta:user-defined meta:name="DCTERMS.W3CDTF/OVERHEIDop.jaargang">2026</meta:user-defined>
    <meta:user-defined meta:name="OVERHEIDop.publicationIssue">376249</meta:user-defined>
    <meta:user-defined meta:name="OVERHEIDop.GmbID/DC.identifier">gmb-2026-376249</meta:user-defined>
    <meta:user-defined meta:name="OVERHEIDop.versieInformatie"/>
  </office:meta>
</office:document-meta>
</file>