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Johannes Geradtsweg 165, 1222 PR Hilversum, Verzoeklocatie 2026080400248 (bouwen overdekt zwembad); 1994628; 0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Johannes Geradtsweg 165, 1222 PR Hilversum, Verzoeklocatie 2026080400248 (bouwen overdekt zwembad); 1994628; 04-08-2026; Status: Aanvraag ontvangen, gemeente Hilversum</text:p>
            <text:p text:style-name="common-al">
            
          </text:p>
            <text:p text:style-name="common-al">Datum indiening aanvraag: 0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62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628</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Johannes Geradtsweg 165, 1222 PR Hilversum, Verzoeklocatie 2026080400248 (bouwen overdekt zwembad); 1994628; 04-08-2026; Status: Aanvraag ontvangen, gemeente Hilversum</meta:user-defined>
    <meta:user-defined meta:name="DCTERMS.W3CDTF/DCTERMS.available">2026-08-06</meta:user-defined>
    <meta:user-defined meta:name="DCTERMS.W3CDTF/OVERHEIDop.jaargang">2026</meta:user-defined>
    <meta:user-defined meta:name="OVERHEIDop.publicationIssue">376248</meta:user-defined>
    <meta:user-defined meta:name="OVERHEIDop.GmbID/DC.identifier">gmb-2026-376248</meta:user-defined>
    <meta:user-defined meta:name="OVERHEIDop.versieInformatie"/>
  </office:meta>
</office:document-meta>
</file>