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Toestemming voor het organiseren van het evenement Braal Sloopwerken JCK Zomertoernooi 2026 op 26 september 2026 in Sporthal De Boog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De burgemeester heeft vergunning verleend voor:</text:p>
            <text:list text:style-name="id1-3-2-1-1-3">
              <text:list-item text:style-override="id1-3-2-1-1-3-1">
                <text:number>•</text:number>
                <text:p text:style-name="al">De burgemeester heeft op 23 juli 2026 een evenementenvergunning verleend voor het organiseren van het evenement Braal Sloopwerken JCK Zomertoernooi 2026 in Sporthal De Boog, op 26 september 2026 van 08:30 uur tot 17:30 uur.</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text:span text:style-name="nadrukondlijn">http://loket.rechtspraak.nl/bestuursrecht</text:span></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7623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3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3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het organiseren van het evenement Braal Sloopwerken JCK Zomertoernooi 2026 op 26 september 2026 in Sporthal De Boog te Krimpen aan den IJssel</meta:user-defined>
    <meta:user-defined meta:name="DCTERMS.W3CDTF/DCTERMS.available">2026-08-07</meta:user-defined>
    <meta:user-defined meta:name="DCTERMS.W3CDTF/OVERHEIDop.jaargang">2026</meta:user-defined>
    <meta:user-defined meta:name="OVERHEIDop.publicationIssue">376239</meta:user-defined>
    <meta:user-defined meta:name="OVERHEIDop.GmbID/DC.identifier">gmb-2026-376239</meta:user-defined>
    <meta:user-defined meta:name="OVERHEIDop.versieInformatie"/>
  </office:meta>
</office:document-meta>
</file>