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kappen van twee (2) elzen en één (1) populier vlakbij Bremstraat 155A (perceel F565) in Den Helder </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vlakbij Bremstraat 155A (perceel F565) in Den Helder, kappen van twee (2) elzen en één (1) populier </text:p>
            <text:p text:style-name="common-al">Verzenddatum: 04-08-2026</text:p>
            <text:p text:style-name="common-al">Nieuwe uiterste beslistermijn: 18-09-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62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5-0104</meta:user-defined>
    <meta:user-defined meta:name="DCTERMS.abstract">verlengen - kappen van twee (2) elzen en één (1) populier vlakbij Bremstraat 155A (perceel F565)</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kappen van twee (2) elzen en één (1) populier vlakbij Bremstraat 155A (perceel F565) in Den Helder</meta:user-defined>
    <meta:user-defined meta:name="DCTERMS.W3CDTF/DCTERMS.available">2026-08-06</meta:user-defined>
    <meta:user-defined meta:name="DCTERMS.W3CDTF/OVERHEIDop.jaargang">2026</meta:user-defined>
    <meta:user-defined meta:name="OVERHEIDop.publicationIssue">376235</meta:user-defined>
    <meta:user-defined meta:name="OVERHEIDop.GmbID/DC.identifier">gmb-2026-376235</meta:user-defined>
    <meta:user-defined meta:name="OVERHEIDop.versieInformatie"/>
  </office:meta>
</office:document-meta>
</file>