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wijziging beheerder exploitatievergunning Eetcafé Nul24 - Wolfskuilseweg 99 te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06-08-2026</text:p>
            <text:p text:style-name="common-al">
            <text:span text:style-name="nadrukvet">Omschrijving: </text:span>Wijziging beheerder exploitatievergunning (Wolfskuilseweg 99 6542 JD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89556</text:p>
            <text:p text:style-name="common-al">
            <text:span text:style-name="nadrukvet">Product: </text:span>Wijziging beheerder exploitatievergunning</text:p>
            <text:p text:style-name="common-al">
            <text:span text:style-name="nadrukvet">Ontvangst: </text:span>11-07-2026</text:p>
            <text:p text:style-name="common-al">
            <text:span text:style-name="nadrukvet">Definitieve beschikking verzonden: </text:span>04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15-09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04 augustus 2026 tot en met 15 septem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89556/981ad283-21d8-4414-b619-3dfd6910f25f.pdf" xlink:type="simple">https://besluitenapv.nijmegen.nl/ZD2600089556/981ad283-21d8-4414-b619-3dfd6910f25f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376232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6232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wijziging beheerder exploitatievergunning Eetcafé Nul24 - Wolfskuilseweg 99 te Nijmegen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6232</meta:user-defined>
    <meta:user-defined meta:name="OVERHEIDop.GmbID/DC.identifier">gmb-2026-376232</meta:user-defined>
    <meta:user-defined meta:name="OVERHEIDop.versieInformatie"/>
  </office:meta>
</office:document-meta>
</file>