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et transformeren van een gedeelte van een winkel en 2 woningen naar totaal 4 woningen, Hilledijk 265B (deels), 265A-01 en 265A-02, projectnaam ARC0295c, 3074G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9-06-2026</text:span> een aanvraag voor een omgevingsvergunning, met kenmerk <text:span text:style-name="nadrukvet">Z2026-008873</text:span>/<text:span text:style-name="nadrukvet">2026062900622</text:span>, heeft ontvangen voor de Bouwactiviteit (omgevingsplan), Bouwactiviteit (technisch). <text:span text:style-name="nadrukcur">(Grondslag: Omgevingswet, artikel 5.1)</text:span></text:p>
            <text:p text:style-name="common-al">De aanvraag betreft het transformeren van een gedeelte van een winkel en 2 woningen naar totaal 4 woningen, Hilledijk 265B (deels), 265A-01 en 265A-02, projectnaam ARC0295c, 3074GC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621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873</meta:user-defined>
    <meta:user-defined meta:name="DCTERMS.abstract">transformeren gedeelte winkel en 2 woningen naar totaal 4 woningen (Hilledijk 265B (deels), 265A-01 en 265A-02, projectnaam ARC0295c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het transformeren van een gedeelte van een winkel en 2 woningen naar totaal 4 woningen, Hilledijk 265B (deels), 265A-01 en 265A-02, projectnaam ARC0295c, 3074GC Rot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19</meta:user-defined>
    <meta:user-defined meta:name="OVERHEIDop.GmbID/DC.identifier">gmb-2026-376219</meta:user-defined>
    <meta:user-defined meta:name="OVERHEIDop.versieInformatie"/>
  </office:meta>
</office:document-meta>
</file>