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Keizersgracht 210-1 1016DX Amsterdam, Keizersgracht 210-2A 1016DX Amsterdam, Keizersgracht 210-2V 1016DX Amsterdam, Keizersgracht 210-3 1016DX Amsterdam, Keizersgracht 210-H 1016DX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noveren van het dak van het voorhuis van het gebouw ten behoeve van de woonfunctie</text:p>
            <text:p text:style-name="common-al">Zaakadres: Keizersgracht 210-1 1016DX Amsterdam, Keizersgracht 210-2A 1016DX Amsterdam, Keizersgracht 210-2V 1016DX Amsterdam, Keizersgracht 210-3 1016DX Amsterdam, Keizersgracht 210-H 1016DX Amsterdam</text:p>
            <text:p text:style-name="common-al">Datum ontvangst: 16-06-2026</text:p>
            <text:p text:style-name="common-al">Zaaknummer: Z2026-026404</text:p>
            <text:p text:style-name="common-al">DSO-nummer: 2026061601110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6218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21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21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6404</meta:user-defined>
    <meta:user-defined meta:name="DCTERMS.abstract">renoveren van het dak van het voorhuis van het gebouw ten behoeve van de woonfunctie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Keizersgracht 210-1 1016DX Amsterdam, Keizersgracht 210-2A 1016DX Amsterdam, Keizersgracht 210-2V 1016DX Amsterdam, Keizersgracht 210-3 1016DX Amsterdam, Keizersgracht 210-H 1016DX Ams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218</meta:user-defined>
    <meta:user-defined meta:name="OVERHEIDop.GmbID/DC.identifier">gmb-2026-376218</meta:user-defined>
    <meta:user-defined meta:name="OVERHEIDop.versieInformatie"/>
  </office:meta>
</office:document-meta>
</file>