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groten van de bestaande dakopbouw op de locatie Merbau 114 te Dordrecht zaaknummer 900368295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vergroten van de bestaande dakopbouw op de locatie Merbau 114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0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621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1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1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groten van de bestaande dakopbouw op de locatie Merbau 114 te Dordrecht zaaknummer 9003682954</meta:user-defined>
    <meta:user-defined meta:name="DCTERMS.W3CDTF/DCTERMS.available">2026-08-06</meta:user-defined>
    <meta:user-defined meta:name="DCTERMS.W3CDTF/OVERHEIDop.jaargang">2026</meta:user-defined>
    <meta:user-defined meta:name="OVERHEIDop.publicationIssue">376216</meta:user-defined>
    <meta:user-defined meta:name="OVERHEIDop.GmbID/DC.identifier">gmb-2026-376216</meta:user-defined>
    <meta:user-defined meta:name="OVERHEIDop.versieInformatie"/>
  </office:meta>
</office:document-meta>
</file>