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rde Egelantiersdwarsstraat 51 1015SE Amsterdam, Derde Egelantiersdwarsstraat 53 1015SE Amsterdam, Derde Egelantiersdwarsstraat 55 1015SE Amsterdam, Derde Egelantiersdwarsstraat 57 1015S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eels vernieuwen van de kozijnen en panelen van de voorgevels</text:p>
            <text:p text:style-name="common-al">Zaakadres: Derde Egelantiersdwarsstraat 51 1015SE Amsterdam, Derde Egelantiersdwarsstraat 53 1015SE Amsterdam, Derde Egelantiersdwarsstraat 55 1015SE Amsterdam, Derde Egelantiersdwarsstraat 57 1015SE Amsterdam</text:p>
            <text:p text:style-name="common-al">Datum ontvangst: 23-06-2026</text:p>
            <text:p text:style-name="common-al">Zaaknummer: Z2026-027573</text:p>
            <text:p text:style-name="common-al">DSO-nummer: 20260623013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21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73</meta:user-defined>
    <meta:user-defined meta:name="DCTERMS.abstract">deels vernieuwen van de kozijnen en panelen van de voorgevel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rde Egelantiersdwarsstraat 51 1015SE Amsterdam, Derde Egelantiersdwarsstraat 53 1015SE Amsterdam, Derde Egelantiersdwarsstraat 55 1015SE Amsterdam, Derde Egelantiersdwarsstraat 57 1015SE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13</meta:user-defined>
    <meta:user-defined meta:name="OVERHEIDop.GmbID/DC.identifier">gmb-2026-376213</meta:user-defined>
    <meta:user-defined meta:name="OVERHEIDop.versieInformatie"/>
  </office:meta>
</office:document-meta>
</file>