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Vroomshoopseweg naast nr. 6a - HAM00 C 3145 - Den Ham, tijdelijke standplaats voor verkoop oliebollen van 01-12-2026 t/m 31-12-2026, ontvangen op 03-08-2026, zaaknummer TR-Z2026-0016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Vroomshoopseweg naast nr. 6a - HAM00 C 3145 - Den Ham</text:p>
            <text:p text:style-name="common-al">
            <text:span text:style-name="nadrukvet">Wat:</text:span> tijdelijke standplaats voor verkoop oliebollen van 01-12-2026 t/m 31-12-2026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62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662</meta:user-defined>
    <meta:user-defined meta:name="DCTERMS.abstract">tijdelijke standplaats voor verkoop oliebollen van 01-12-2026 t/m 31-12-2026</meta:user-defined>
    <dc:language>nl</dc:language>
    <meta:user-defined meta:name="OVERHEIDop.locatietype/OVERHEIDop.gebiedsmarkering">Punt</meta:user-defined>
    <meta:user-defined meta:name="DC.title">Gemeente Twenterand - Ingekomen aanvraag Vroomshoopseweg naast nr. 6a - HAM00 C 3145 - Den Ham, tijdelijke standplaats voor verkoop oliebollen van 01-12-2026 t/m 31-12-2026, ontvangen op 03-08-2026, zaaknummer TR-Z2026-00166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212</meta:user-defined>
    <meta:user-defined meta:name="OVERHEIDop.GmbID/DC.identifier">gmb-2026-376212</meta:user-defined>
    <meta:user-defined meta:name="OVERHEIDop.versieInformatie"/>
  </office:meta>
</office:document-meta>
</file>