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splitsen en verbouwen van de woning, Huurninkallee 4, 7156 JE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aanvraag ontvangen voor het splitsen en verbouwen van de woning op locatie Huurninkallee 4, 7156 JE Beltrum. De aanvraag is geregistreerd onder zaaknummer Z2026-00001440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Rijksmonumentenactiviteit met betrekking tot een archeologisch monument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62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40</meta:user-defined>
    <meta:user-defined meta:name="DCTERMS.abstract">Betreft: Aanvraag op locatie Huurninkallee 4, 7156JE Beltrum</meta:user-defined>
    <dc:language>nl</dc:language>
    <meta:user-defined meta:name="OVERHEIDop.locatietype/OVERHEIDop.gebiedsmarkering">Vlak</meta:user-defined>
    <meta:user-defined meta:name="DC.title">Aanvraag vergunning voor splitsen en verbouwen van de woning, Huurninkallee 4, 7156 JE Beltr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07</meta:user-defined>
    <meta:user-defined meta:name="OVERHEIDop.GmbID/DC.identifier">gmb-2026-376207</meta:user-defined>
    <meta:user-defined meta:name="OVERHEIDop.versieInformatie"/>
  </office:meta>
</office:document-meta>
</file>