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deeltelijk verleend Pazzanistraat 10 1014D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breiden van de inpandige entresol</text:p>
            <text:p text:style-name="common-al">Besluit: gedeeltelijk verleend</text:p>
            <text:p text:style-name="common-al">Besluit verzonden op: 03-08-2026</text:p>
            <text:p text:style-name="common-al">Zaakadres: Pazzanistraat 10 1014DB Amsterdam</text:p>
            <text:p text:style-name="common-al">Zaaknummer: Z2026-001005</text:p>
            <text:p text:style-name="common-al">DSO-nummer: 202601090030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01005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20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0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0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005</meta:user-defined>
    <meta:user-defined meta:name="DCTERMS.abstract">uitbreiden van de inpandige entreso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gedeeltelijk verleend Pazzanistraat 10 1014DB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05</meta:user-defined>
    <meta:user-defined meta:name="OVERHEIDop.GmbID/DC.identifier">gmb-2026-376205</meta:user-defined>
    <meta:user-defined meta:name="OVERHEIDop.versieInformatie"/>
  </office:meta>
</office:document-meta>
</file>