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beheerder exploitatievergunning Boerske (Hornbach) - Wendelring 3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6-08-2026</text:p>
            <text:p text:style-name="common-al">
            <text:span text:style-name="nadrukvet">Omschrijving: </text:span>Wijziging beheerder exploitatievergunning (Wendelring 3 6515 AN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0106</text:p>
            <text:p text:style-name="common-al">
            <text:span text:style-name="nadrukvet">Product: </text:span>Wijziging beheerder exploitatievergunning</text:p>
            <text:p text:style-name="common-al">
            <text:span text:style-name="nadrukvet">Ontvangst: </text:span>13-07-2026</text:p>
            <text:p text:style-name="common-al">
            <text:span text:style-name="nadrukvet">Definitieve beschikking verzonden: </text:span>0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4 augustus 2026 tot en met 1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0106/f0b4085d-149a-448e-916d-6e831696df89.pdf" xlink:type="simple">https://besluitenapv.nijmegen.nl/ZD2600090106/f0b4085d-149a-448e-916d-6e831696df89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619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beheerder exploitatievergunning Boerske (Hornbach) - Wendelring 3 te Nijme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92</meta:user-defined>
    <meta:user-defined meta:name="OVERHEIDop.GmbID/DC.identifier">gmb-2026-376192</meta:user-defined>
    <meta:user-defined meta:name="OVERHEIDop.versieInformatie"/>
  </office:meta>
</office:document-meta>
</file>