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kappen van 2 walnotenbomen, Drienerveldweg 118, 7522 PE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Noord</text:p>
            <text:p text:style-name="common-al">Wij hebben op 4 augustus 2026 een besluit genomen op de aanvraag met zaaknummer 0153Z2606-0818 voor het kappen van 2 walnotenbomen op de locatie Drienerveldweg 118, 7522 PE Enschede. De vergunning is toegek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7619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9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9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606-0818</meta:user-defined>
    <dc:language>nl</dc:language>
    <meta:user-defined meta:name="OVERHEIDop.locatietype/OVERHEIDop.gebiedsmarkering">Punt</meta:user-defined>
    <meta:user-defined meta:name="DC.title">Kennisgeving besluit op aanvraag het kappen van 2 walnotenbomen, Drienerveldweg 118, 7522 PE Enschede</meta:user-defined>
    <meta:user-defined meta:name="DCTERMS.W3CDTF/DCTERMS.available">2026-08-12</meta:user-defined>
    <meta:user-defined meta:name="DCTERMS.W3CDTF/OVERHEIDop.jaargang">2026</meta:user-defined>
    <meta:user-defined meta:name="OVERHEIDop.publicationIssue">376191</meta:user-defined>
    <meta:user-defined meta:name="OVERHEIDop.GmbID/DC.identifier">gmb-2026-376191</meta:user-defined>
    <meta:user-defined meta:name="OVERHEIDop.versieInformatie"/>
  </office:meta>
</office:document-meta>
</file>