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uysdaelstraat 9-1 1071W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twee constructieve muurdoorbraken in de woning op de eerste verdieping</text:p>
            <text:p text:style-name="common-al">Zaakadres: Ruysdaelstraat 9-1 1071WX Amsterdam</text:p>
            <text:p text:style-name="common-al">Datum ontvangst: 06-06-2026</text:p>
            <text:p text:style-name="common-al">Zaaknummer: Z2026-024707</text:p>
            <text:p text:style-name="common-al">DSO-nummer: 20260606000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1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07</meta:user-defined>
    <meta:user-defined meta:name="DCTERMS.abstract">Ruysdaelstraat 9-1 - Twee doorbraken van dragende binnenw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uysdaelstraat 9-1 1071WX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86</meta:user-defined>
    <meta:user-defined meta:name="OVERHEIDop.GmbID/DC.identifier">gmb-2026-376186</meta:user-defined>
    <meta:user-defined meta:name="OVERHEIDop.versieInformatie"/>
  </office:meta>
</office:document-meta>
</file>