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aarlemmerstraat 83-1 1013E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het enkelglas in vacuümglas, in de gevels van het gebouw</text:p>
            <text:p text:style-name="common-al">Zaakadres: Haarlemmerstraat 83-1 1013EL Amsterdam</text:p>
            <text:p text:style-name="common-al">Datum ontvangst: 24-06-2026</text:p>
            <text:p text:style-name="common-al">Zaaknummer: Z2026-027645</text:p>
            <text:p text:style-name="common-al">DSO-nummer: 202606240012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18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8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8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645</meta:user-defined>
    <meta:user-defined meta:name="DCTERMS.abstract">vervangen van het enkelglas in vacuümglas, in de gevels van het 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Haarlemmerstraat 83-1 1013EL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81</meta:user-defined>
    <meta:user-defined meta:name="OVERHEIDop.GmbID/DC.identifier">gmb-2026-376181</meta:user-defined>
    <meta:user-defined meta:name="OVERHEIDop.versieInformatie"/>
  </office:meta>
</office:document-meta>
</file>