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Freddy's - Koningstraat 26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leidinggevende alcoholvergunning (Koningstraat 26 6511 LB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5703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9-07-2026</text:p>
            <text:p text:style-name="common-al">
            <text:span text:style-name="nadrukvet">Definitieve beschikking verzonden: </text:span>0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5703/db5bc601-014a-4d88-9b58-86a45939ef4b.pdf" xlink:type="simple">https://besluitenapv.nijmegen.nl/ZD2600095703/db5bc601-014a-4d88-9b58-86a45939ef4b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1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Freddy's - Koningstraat 26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79</meta:user-defined>
    <meta:user-defined meta:name="OVERHEIDop.GmbID/DC.identifier">gmb-2026-376179</meta:user-defined>
    <meta:user-defined meta:name="OVERHEIDop.versieInformatie"/>
  </office:meta>
</office:document-meta>
</file>