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Uitbreiding Jumbo, Ambachtstraat 38 te Brummen” gemeente Brumm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Brummen maakt, op grond van artikel 3.10 van de Wet algemene bepalingen omgevingsrecht (Wabo), bekend dat met ingang van vrijdag 07 augustus 2026 gedurende zes weken een ontwerp omgevingsvergunning “Uitbreiding Jumbo, Ambachtstraat 38 te Brummen” met bijbehorende stukken, ter inzage ligt. </text:p>
            <text:p text:style-name="common-al"/>
            <text:p text:style-name="common-al">De ontwerp omgevingsvergunning ziet toe op de uitbreiding van de bestaande supermarkt (Jumbo) gelegen aan de Ambachtstraat 38 te Brummen, met circa 400 m² vloeroppervlak. De uitbreiding omvat onder meer een vergroting van het magazijn en een overkapping van de laad- en losvoorziening, die nu nog in de open lucht plaatsvindt.</text:p>
            <text:p text:style-name="common-al"/>
            <text:p text:style-name="common-al">De aanvraag omgevingsvergunning past niet binnen het bestemmingsplan ‘Centrum Brummen’. Vandaar deze vergunning voor het afwijken.</text:p>
            <text:p text:style-name="common-al"/>
            <text:p text:style-name="common-al">
            <text:span text:style-name="nadrukvet">Inzagetermijn </text:span>
          </text:p>
            <text:p text:style-name="common-al">
            <text:span text:style-name="nadrukcur">Analoog</text:span>
          </text:p>
            <text:p text:style-name="common-al">De ontwerp omgevingsvergunning met ruimtelijke onderbouwing en bijbehorende stukken, liggen vanaf vrijdag 07 augustus 2026 tot en met donderdag 17 september 2026, tijdens openingstijden, op afspraak ter inzage bij de publieksbalie van het gemeentehuis (Engelenburgerlaan 31, Brummen). Een afspraak kunt u maken per e-mail via omgevingsvergunningen@brummen.nl </text:p>
            <text:p text:style-name="common-al"/>
            <text:p text:style-name="common-al">
            <text:span text:style-name="nadrukvet">Zienswijze</text:span>
          </text:p>
            <text:p text:style-name="common-al">Gedurende bovengenoemde inzagetermijn kan een ieder schriftelijk of mondeling zijn zienswijze omtrent het ontwerpbesluit kenbaar maken bij het college van burgemeester en wethouders (Postbus 5, 6970 AA te Brummen). Voor het indienen van een mondelinge zienswijze kunt u contact opnemen met de gemeente Brummen per e-mail via gemeente@brummen.nl </text:p>
            <text:p text:style-name="common-al"/>
            <text:p text:style-name="last-al">Tijdig ingediende zienswijzen zullen worden betrokken bij de definitieve besluitvorm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7617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7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7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 omgevingsvergunning “Uitbreiding Jumbo, Ambachtstraat 38 te Brummen” gemeente Brummen</meta:user-defined>
    <meta:user-defined meta:name="DCTERMS.W3CDTF/DCTERMS.available">2026-08-06</meta:user-defined>
    <meta:user-defined meta:name="DCTERMS.W3CDTF/OVERHEIDop.jaargang">2026</meta:user-defined>
    <meta:user-defined meta:name="OVERHEIDop.publicationIssue">376177</meta:user-defined>
    <meta:user-defined meta:name="OVERHEIDop.GmbID/DC.identifier">gmb-2026-376177</meta:user-defined>
    <meta:user-defined meta:name="OVERHEIDop.versieInformatie"/>
  </office:meta>
</office:document-meta>
</file>