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‘Kinder Vakantie Werk Roosteren 2026’ van 10 tot en met 14 augustus 2026 aan Jan-Petersstraat-Hoeffaert te Roo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6-00007920 / Verleende evenementenvergunning / Jan-Petersstraat-Hoeffaert te Roosteren / Echt-Susteren / bekendgemaakt op 29 juli 2026 / het organiseren en houden van het evenement ‘Kinder Vakantie Werk Roosteren 2026’ van 10 tot en met 14 augustus 2026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1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7920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organiseren en houden van het evenement ‘Kinder Vakantie Werk Roosteren 2026’ van 10 tot en met 14 augustus 2026 aan Jan-Petersstraat-Hoeffaert te Roo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76</meta:user-defined>
    <meta:user-defined meta:name="OVERHEIDop.GmbID/DC.identifier">gmb-2026-376176</meta:user-defined>
    <meta:user-defined meta:name="OVERHEIDop.versieInformatie"/>
  </office:meta>
</office:document-meta>
</file>