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bouwen van een bedrijfshal op de locatie nabij Veesteeg, kadastraal gemeente Wamel, sectie N, nummer 1833 te Beneden-Leeuwen zaaknummer ODR2611140</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het bouwen van een bedrijfshal aan de nabij Veesteeg, kadastraal gemeente Wamel, sectie N, nummer 1833 te Beneden-Leeuw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9 juli 2026. De gemeente neemt daarover waarschijnlijk 23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7617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7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7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bouwen van een bedrijfshal op de locatie nabij Veesteeg, kadastraal gemeente Wamel, sectie N, nummer 1833 te Beneden-Leeuwen zaaknummer ODR2611140</meta:user-defined>
    <meta:user-defined meta:name="DCTERMS.W3CDTF/DCTERMS.available">2026-08-06</meta:user-defined>
    <meta:user-defined meta:name="DCTERMS.W3CDTF/OVERHEIDop.jaargang">2026</meta:user-defined>
    <meta:user-defined meta:name="OVERHEIDop.publicationIssue">376171</meta:user-defined>
    <meta:user-defined meta:name="OVERHEIDop.GmbID/DC.identifier">gmb-2026-376171</meta:user-defined>
    <meta:user-defined meta:name="OVERHEIDop.versieInformatie"/>
  </office:meta>
</office:document-meta>
</file>