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4e aanpassing van verleende en verlengde vergunning inzake het plaatsen van een afzetting met bouwhekken, Piazza 64 5611A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167 </text:p>
            <text:p text:style-name="common-al"> Omschrijving: 4e aanpassing van verleende en verlengde vergunning inzake het plaatsen van een afzetting met bouwhekk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Piazza 64 5611AE Eindhoven</text:p>
              </text:list-item>
            </text:list>
            <text:p text:style-name="common-al"> Soort aanvraag: Gebruik openbare ruimte,  </text:p>
            <text:p text:style-name="common-al"> Besluit: Verleend </text:p>
            <text:p text:style-name="common-al"> Datum verzending: 04-08-2026 </text:p>
            <text:p text:style-name="common-al"> Heeft u direct belang bij deze beslissing? Dan kunt u binnen zes weken, na 04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616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6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6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167</meta:user-defined>
    <meta:user-defined meta:name="DCTERMS.abstract">4e aanpassing van verleende en verlengde vergunning inzake het plaatsen van een afzetting met bouwhekken</meta:user-defined>
    <dc:language>nl</dc:language>
    <meta:user-defined meta:name="OVERHEIDop.locatietype/OVERHEIDop.gebiedsmarkering">Punt</meta:user-defined>
    <meta:user-defined meta:name="DC.title">Besluit op aanvraag: 4e aanpassing van verleende en verlengde vergunning inzake het plaatsen van een afzetting met bouwhekken, Piazza 64 5611AE Eindhov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65</meta:user-defined>
    <meta:user-defined meta:name="OVERHEIDop.GmbID/DC.identifier">gmb-2026-376165</meta:user-defined>
    <meta:user-defined meta:name="OVERHEIDop.versieInformatie"/>
  </office:meta>
</office:document-meta>
</file>