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lcoholvergunning i.v.m. terraswijziging Eetbar MikMak - Kelfkensbos 44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6-08-2026</text:p>
            <text:p text:style-name="common-al">
            <text:span text:style-name="nadrukvet">Omschrijving: </text:span>Alcoholvergunning i.v.m. terraswijziging (Kelfkensbos 44 6511 TB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7443</text:p>
            <text:p text:style-name="common-al">
            <text:span text:style-name="nadrukvet">Product: </text:span>Alcoholvergunning i.v.m. terraswijziging</text:p>
            <text:p text:style-name="common-al">
            <text:span text:style-name="nadrukvet">Ontvangst: </text:span>03-08-2026</text:p>
            <text:p text:style-name="common-al">
            <text:span text:style-name="nadrukvet">Definitieve beschikking verzonden: </text:span>0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4 augustus 2026 tot en met 1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7443/3f5bebe1-3e6e-445d-b627-a2cc4f4001a8.pdf" xlink:type="simple">https://besluitenapv.nijmegen.nl/ZD2600097443/3f5bebe1-3e6e-445d-b627-a2cc4f4001a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16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lcoholvergunning i.v.m. terraswijziging Eetbar MikMak - Kelfkensbos 44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62</meta:user-defined>
    <meta:user-defined meta:name="OVERHEIDop.GmbID/DC.identifier">gmb-2026-376162</meta:user-defined>
    <meta:user-defined meta:name="OVERHEIDop.versieInformatie"/>
  </office:meta>
</office:document-meta>
</file>