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 Verleende Omgevingsvergunning, het bouwen van een verdieping op een woning, Tremissishof 13, 3541HR Utrecht, GU-Z2026-00526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hebben we op <text:a xlink:href="https://zoek.officielebekendmakingen.nl/gmb-2026-352722.html" xlink:type="simple">Gemeenteblad 2026, 352722 | Overheid.nl &gt; Officiële bekendmakingen</text:a> ondestaande aanvraag gepubliceerd. Hierbij was het gepubliceerde besluit van een andere besluit is ter inzage gelegd. Excuses voor de ontstane verwarring.</text:p>
            <text:p text:style-name="common-al">Tremissishof 13, 3541HR Utrecht</text:p>
            <text:p text:style-name="common-al">GU-Z2026-0052636</text:p>
            <text:p text:style-name="common-al">Toelichting: het bouwen van een verdieping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1 augustus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1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2636</meta:user-defined>
    <meta:user-defined meta:name="DCTERMS.abstract">Toelichting: het bouwen van een verdieping op een woning</meta:user-defined>
    <dc:language>nl</dc:language>
    <meta:user-defined meta:name="OVERHEIDop.locatietype/OVERHEIDop.gebiedsmarkering">Vlak</meta:user-defined>
    <meta:user-defined meta:name="DC.title">RECTIFICATIE Verleende Omgevingsvergunning, het bouwen van een verdieping op een woning, Tremissishof 13, 3541HR Utrecht, GU-Z2026-0052636</meta:user-defined>
    <meta:user-defined meta:name="OVERHEIDop.datumEindeReactietermijn">2026-08-31</meta:user-defined>
    <meta:user-defined meta:name="OVERHEIDop.terinzageleggingBG">https://jeleefomgeving.nl/inzien/002220647/78124185-7dd8-4cfd-ac51-b1b5bd9dbb4a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60</meta:user-defined>
    <meta:user-defined meta:name="OVERHEIDop.GmbID/DC.identifier">gmb-2026-376160</meta:user-defined>
    <meta:user-defined meta:name="OVERHEIDop.versieInformatie"/>
  </office:meta>
</office:document-meta>
</file>