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geweigerd voor het legaliseren van een reeds gebouwde schuur aan Donnerskamp 3 te Konings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Weigering aanvraag omgevingsvergunning</text:span>
            </text:span>
          </text:p>
            <text:p text:style-name="common-al">Z2025-00017624 / Weigering (positief) aanvraag omgevingsvergunning / Donnerskamp 3, 6104 RC te Koningsbosch / Echt-Susteren / bekendgemaakt op 27 juli 2026 / het legaliseren van een reeds gebouwde schuur / Activiteit: Technische bouwactiviteit / Voor de aangevraagde activiteit is geen omgevingsvergunning nodig op grond van artikel 2.27, eerste lid, onder a van het Besluit bouwwerken leefomgeving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cht-Susteren, 30 juli 2026</text:span>
            <text:span text:style-name="datum"/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615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5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5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0017624 </meta:user-defined>
    <dc:language>nl</dc:language>
    <meta:user-defined meta:name="OVERHEIDop.locatietype/OVERHEIDop.gebiedsmarkering">Adres</meta:user-defined>
    <meta:user-defined meta:name="DC.title">Vergunning geweigerd voor het legaliseren van een reeds gebouwde schuur aan Donnerskamp 3 te Koningsbosch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57</meta:user-defined>
    <meta:user-defined meta:name="OVERHEIDop.GmbID/DC.identifier">gmb-2026-376157</meta:user-defined>
    <meta:user-defined meta:name="OVERHEIDop.versieInformatie"/>
  </office:meta>
</office:document-meta>
</file>