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Warmoeshof en Hogewalstraat,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312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Warmoeshof en Hogewalstraat,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renoveren van 56 woningen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16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0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376154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154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-26-013312</meta:user-defined>
    <meta:user-defined meta:name="DCTERMS.abstract">het renoveren van 56 woningen</meta:user-defined>
    <dc:language>nl</dc:language>
    <meta:user-defined meta:name="OVERHEIDop.locatietype/OVERHEIDop.gebiedsmarkering">Vlak</meta:user-defined>
    <meta:user-defined meta:name="DC.title">Besluit (Warmoeshof en Hogewalstraat, Woerden)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154</meta:user-defined>
    <meta:user-defined meta:name="OVERHEIDop.GmbID/DC.identifier">gmb-2026-376154</meta:user-defined>
    <meta:user-defined meta:name="OVERHEIDop.versieInformatie"/>
  </office:meta>
</office:document-meta>
</file>