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 en het aanleggen van een uitweg aan Wagenmakerstraat 7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6-00005288 / Verleend besluit tot het vaststellen van een nummeraanduiding / Wagenmakerstraat 7, 6101 SZ te Echt / Echt-Susteren / bekendgemaakt op 29 juli 2026 / het bouwen van een woning en het aanleggen van een uitweg / Activiteit: Huisnummer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1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288 </meta:user-defined>
    <dc:language>nl</dc:language>
    <meta:user-defined meta:name="OVERHEIDop.locatietype/OVERHEIDop.gebiedsmarkering">Adres</meta:user-defined>
    <meta:user-defined meta:name="DC.title">Toestemming voor het bouwen van een woning en het aanleggen van een uitweg aan Wagenmakerstraat 7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46</meta:user-defined>
    <meta:user-defined meta:name="OVERHEIDop.GmbID/DC.identifier">gmb-2026-376146</meta:user-defined>
    <meta:user-defined meta:name="OVERHEIDop.versieInformatie"/>
  </office:meta>
</office:document-meta>
</file>