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Evenementenborden Nazomerfeestweek van 24 augustus 2026 tot en met 13 september 2026 ter hoogte van Salvador Allendelaan hoek S10, Gorslaan hoek Jaagweg, Edisonweg, Melkweg, Gedempte Where, Nieuwe Gouw hoek S10, Verzetslaan, Neckerstraat en Purmerenderweg hoek Grotehuysweg te Purmerend</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vergunning voor Evenementenborden Nazomerfeestweek van 24 augustus 2026 tot en met 13 september 2026 ter hoogte van Salvador Allendelaan hoek S10, Gorslaan hoek Jaagweg, Edisonweg, Melkweg, Gedempte Where, Nieuwe Gouw hoek S10, Verzetslaan, Neckerstraat en Purmerenderweg hoek Grotehuysweg te Purmerend ontvangen. De aanvraag is geregistreerd onder zaaknummer Z2026-00003235. Dit is aangevraagd:</text:p>
            <text:list text:style-name="id1-3-2-1-1-2">
              <text:list-item text:style-override="id1-3-2-1-1-2-1">
                <text:number>•</text:number>
                <text:p text:style-name="al">Vergunning evenementenbord</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761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235</meta:user-defined>
    <meta:user-defined meta:name="DCTERMS.abstract">Betreft: aanvraag op locatie Salvador Allendelaan hoek S10, Gorslaan hoek Jaagweg, Edisonweg, Melkweg, Gedempte Where, Nieuwe Gouw hoek S10, Verzetslaan, Neckerstraat en Purmerenderweg hoek Grotehuysweg te Purmerend</meta:user-defined>
    <dc:language>nl</dc:language>
    <meta:user-defined meta:name="OVERHEIDop.locatietype/OVERHEIDop.gebiedsmarkering">Punt</meta:user-defined>
    <meta:user-defined meta:name="DC.title">Aanvraag vergunning voor Evenementenborden Nazomerfeestweek van 24 augustus 2026 tot en met 13 september 2026 ter hoogte van Salvador Allendelaan hoek S10, Gorslaan hoek Jaagweg, Edisonweg, Melkweg, Gedempte Where, Nieuwe Gouw hoek S10, Verzetslaan, Neckerstraat en Purmerenderweg hoek Grotehuysweg te Purmerend</meta:user-defined>
    <meta:user-defined meta:name="DCTERMS.W3CDTF/DCTERMS.available">2026-08-06</meta:user-defined>
    <meta:user-defined meta:name="DCTERMS.W3CDTF/OVERHEIDop.jaargang">2026</meta:user-defined>
    <meta:user-defined meta:name="OVERHEIDop.publicationIssue">376143</meta:user-defined>
    <meta:user-defined meta:name="OVERHEIDop.GmbID/DC.identifier">gmb-2026-376143</meta:user-defined>
    <meta:user-defined meta:name="OVERHEIDop.versieInformatie"/>
  </office:meta>
</office:document-meta>
</file>