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iddenweg 89-H 1098A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muurdoorbraak</text:p>
            <text:p text:style-name="common-al">Zaakadres: Middenweg 89-H 1098AG Amsterdam</text:p>
            <text:p text:style-name="common-al">Datum ontvangst: 24-07-2026</text:p>
            <text:p text:style-name="common-al">Zaaknummer: Z2026-033022</text:p>
            <text:p text:style-name="common-al">DSO-nummer: 202607240147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1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022</meta:user-defined>
    <meta:user-defined meta:name="DCTERMS.abstract">realiseren van een muurdoorbra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iddenweg 89-H 1098AG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29</meta:user-defined>
    <meta:user-defined meta:name="OVERHEIDop.GmbID/DC.identifier">gmb-2026-376129</meta:user-defined>
    <meta:user-defined meta:name="OVERHEIDop.versieInformatie"/>
  </office:meta>
</office:document-meta>
</file>