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Nieuwe Gracht 68A 2011NH Haarlem, 0392-2026-0098641, het renoveren van diverse dakonderdelen van de woning, verzonden 04-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612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2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2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98641</meta:user-defined>
    <meta:user-defined meta:name="DCTERMS.abstract">het renoveren van diverse dakonderdelen van de woning</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Haarlem, omgevingsvergunning verleend, Nieuwe Gracht 68A 2011NH Haarlem, 0392-2026-0098641, het renoveren van diverse dakonderdelen van de woning, verzonden 04-08-2026</meta:user-defined>
    <meta:user-defined meta:name="DCTERMS.W3CDTF/DCTERMS.available">2026-08-06</meta:user-defined>
    <meta:user-defined meta:name="DCTERMS.W3CDTF/OVERHEIDop.jaargang">2026</meta:user-defined>
    <meta:user-defined meta:name="OVERHEIDop.publicationIssue">376126</meta:user-defined>
    <meta:user-defined meta:name="OVERHEIDop.GmbID/DC.identifier">gmb-2026-376126</meta:user-defined>
    <meta:user-defined meta:name="OVERHEIDop.versieInformatie"/>
  </office:meta>
</office:document-meta>
</file>