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t transformeren van een gedeelte van een winkel en 2 woningen naar totaal 4 woningen, Hilledijk 265B (deels), 269A-01 en 269A-02, projectnaam ARC0295a, 3074G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53</text:span>/<text:span text:style-name="nadrukvet">2026062900454</text:span>, heeft ontvangen voor de Bouwactiviteit (omgevingsplan), Bouwactiviteit (technisch). <text:span text:style-name="nadrukcur">(Grondslag: Omgevingswet, artikel 5.1)</text:span></text:p>
            <text:p text:style-name="common-al">De aanvraag betreft het transformeren van een gedeelte van een winkel en 2 woningen naar totaal 4 woningen, Hilledijk 265B (deels), 269A-01 en 269A-02, projectnaam ARC0295a, 3074G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1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53</meta:user-defined>
    <meta:user-defined meta:name="DCTERMS.abstract">transformeren gedeelte winkel en 2 woningen naar totaal 4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t transformeren van een gedeelte van een winkel en 2 woningen naar totaal 4 woningen, Hilledijk 265B (deels), 269A-01 en 269A-02, projectnaam ARC0295a, 3074GC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25</meta:user-defined>
    <meta:user-defined meta:name="OVERHEIDop.GmbID/DC.identifier">gmb-2026-376125</meta:user-defined>
    <meta:user-defined meta:name="OVERHEIDop.versieInformatie"/>
  </office:meta>
</office:document-meta>
</file>