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076042897i7a60ef82-0be1-49b0-81e1-8915bdbbc56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aanleg gehandicaptenparkeerplaats op kenteken, Celebesstraat hoek Formosastraat</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de Celebesstraat, hoek Formosastraat (parkeervaknummer 124113485865)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1.79245283018868mm"><draw:image xlink:href="Pictures/Afbeelding2076042897i7a60ef82-0be1-49b0-81e1-8915bdbbc56c.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12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2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2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Celebesstraat hoek Formosastraat - Celebesstraat hoek Formosa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Celebesstraat hoek Formosastraat</meta:user-defined>
    <meta:user-defined meta:name="OVERHEIDop.verkeersbordcode">E6</meta:user-defined>
    <dc:language>nl</dc:language>
    <meta:user-defined meta:name="OVERHEIDop.locatietype/OVERHEIDop.gebiedsmarkering">Punt</meta:user-defined>
    <meta:user-defined meta:name="DC.title">Amsterdam Oost, verkeersbesluit aanleg gehandicaptenparkeerplaats op kenteken, Celebesstraat hoek Formosastraat</meta:user-defined>
    <meta:user-defined meta:name="DCTERMS.W3CDTF/DCTERMS.available">2026-08-06</meta:user-defined>
    <meta:user-defined meta:name="DCTERMS.W3CDTF/OVERHEIDop.jaargang">2026</meta:user-defined>
    <meta:user-defined meta:name="OVERHEIDop.publicationIssue">376123</meta:user-defined>
    <meta:user-defined meta:name="OVERHEIDop.GmbID/DC.identifier">gmb-2026-376123</meta:user-defined>
    <meta:user-defined meta:name="OVERHEIDop.versieInformatie"/>
  </office:meta>
</office:document-meta>
</file>