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– Meldingen Besluit activiteiten leefomgeving (Bal) – Erpsesteeg 6,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en hebben ontvangen: </text:p>
            <text:p text:style-name="common-al">Voor:  het kleinschalig tanken en het opslaan van diesel in een bovengrondse opslagtank</text:p>
            <text:p text:style-name="common-al">Locatie: Erpsesteeg 6, 5465 NX Veghel</text:p>
            <text:p text:style-name="common-al">DSO-kenmerk: 2026061801013</text:p>
            <text:p text:style-name="common-al">Zaaknummer:  Z/508149</text:p>
            <text:p text:style-name="common-al">Datum ontvangen:  18 juni 2026</text:p>
            <text:p text:style-name="last-al">Tegen deze meldingen kan geen bezwaar worden gemaak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7612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8149</meta:user-defined>
    <dc:language>nl</dc:language>
    <meta:user-defined meta:name="OVERHEIDop.locatietype/OVERHEIDop.gebiedsmarkering">Adres</meta:user-defined>
    <meta:user-defined meta:name="DC.title">Gemeente Meierijstad– Meldingen Besluit activiteiten leefomgeving (Bal) – Erpsesteeg 6, Vegh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22</meta:user-defined>
    <meta:user-defined meta:name="OVERHEIDop.GmbID/DC.identifier">gmb-2026-376122</meta:user-defined>
    <meta:user-defined meta:name="OVERHEIDop.versieInformatie"/>
  </office:meta>
</office:document-meta>
</file>