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leidinggevende alcoholvergunning Café De Fuik - Eerste Walstraat 6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06-08-2026</text:p>
            <text:p text:style-name="common-al">
            <text:span text:style-name="nadrukvet">Omschrijving: </text:span>Wijziging leidinggevende alcoholvergunning (Eerste Walstraat 6 6511 GG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9302</text:p>
            <text:p text:style-name="common-al">
            <text:span text:style-name="nadrukvet">Product: </text:span>Wijziging leidinggevende alcoholvergunning</text:p>
            <text:p text:style-name="common-al">
            <text:span text:style-name="nadrukvet">Ontvangst: </text:span>10-07-2026</text:p>
            <text:p text:style-name="common-al">
            <text:span text:style-name="nadrukvet">Definitieve beschikking verzonden: </text:span>0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5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04 augustus 2026 tot en met 15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9302/bbce7ddf-d729-4610-84e5-8722f87abbc7.pdf" xlink:type="simple">https://besluitenapv.nijmegen.nl/ZD2600089302/bbce7ddf-d729-4610-84e5-8722f87abbc7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611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leidinggevende alcoholvergunning Café De Fuik - Eerste Walstraat 6 te Nijmeg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19</meta:user-defined>
    <meta:user-defined meta:name="OVERHEIDop.GmbID/DC.identifier">gmb-2026-376119</meta:user-defined>
    <meta:user-defined meta:name="OVERHEIDop.versieInformatie"/>
  </office:meta>
</office:document-meta>
</file>